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0ca909" fo:background-color="transparent" style:font-size-asian="14pt" style:font-size-complex="14pt"/>
    </style:style>
    <style:style style:name="P2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0caddb" officeooo:paragraph-rsid="000ca909" fo:background-color="transparent" style:font-size-asian="14pt" style:font-size-complex="14pt"/>
    </style:style>
    <style:style style:name="P3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0ca909" style:font-size-asian="14pt" style:font-size-complex="14pt"/>
    </style:style>
    <style:style style:name="P4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119d78" officeooo:paragraph-rsid="000ca909" style:font-size-asian="14pt" style:font-size-complex="14pt"/>
    </style:style>
    <style:style style:name="T1" style:family="text">
      <style:text-properties officeooo:rsid="000caddb"/>
    </style:style>
    <style:style style:name="T2" style:family="text">
      <style:text-properties officeooo:rsid="000d3cb7"/>
    </style:style>
    <style:style style:name="T3" style:family="text">
      <style:text-properties officeooo:rsid="0020506e"/>
    </style:style>
    <style:style style:name="T4" style:family="text">
      <style:text-properties officeooo:rsid="0010bd7d"/>
    </style:style>
    <style:style style:name="T5" style:family="text">
      <style:text-properties officeooo:rsid="0003841e"/>
    </style:style>
    <style:style style:name="T6" style:family="text">
      <style:text-properties officeooo:rsid="0005c6d5"/>
    </style:style>
    <style:style style:name="T7" style:family="text">
      <style:text-properties officeooo:rsid="000a6ec5"/>
    </style:style>
    <style:style style:name="T8" style:family="text">
      <style:text-properties officeooo:rsid="00177931"/>
    </style:style>
    <style:style style:name="T9" style:family="text">
      <style:text-properties officeooo:rsid="00127dff"/>
    </style:style>
    <style:style style:name="T10" style:family="text">
      <style:text-properties officeooo:rsid="000910a4"/>
    </style:style>
    <style:style style:name="T11" style:family="text">
      <style:text-properties officeooo:rsid="001fc765"/>
    </style:style>
    <style:style style:name="T12" style:family="text">
      <style:text-properties officeooo:rsid="0011f508"/>
    </style:style>
    <style:style style:name="T13" style:family="text">
      <style:text-properties officeooo:rsid="000d2991"/>
    </style:style>
    <style:style style:name="T14" style:family="text">
      <style:text-properties officeooo:rsid="0007589c"/>
    </style:style>
    <style:style style:name="T15" style:family="text">
      <style:text-properties officeooo:rsid="001628c7"/>
    </style:style>
    <style:style style:name="T16" style:family="text">
      <style:text-properties officeooo:rsid="0010bf98" fo:background-color="transparent" loext:char-shading-value="0"/>
    </style:style>
    <style:style style:name="T17" style:family="text">
      <style:text-properties officeooo:rsid="000b6eaf" fo:background-color="transparent" loext:char-shading-value="0"/>
    </style:style>
    <style:style style:name="T18" style:family="text">
      <style:text-properties officeooo:rsid="0005c6d5" fo:background-color="transparent" loext:char-shading-value="0"/>
    </style:style>
    <style:style style:name="T19" style:family="text">
      <style:text-properties officeooo:rsid="000b36af"/>
    </style:style>
    <style:style style:name="T20" style:family="text">
      <style:text-properties officeooo:rsid="000a19f5"/>
    </style:style>
    <style:style style:name="T21" style:family="text">
      <style:text-properties officeooo:rsid="0010e16a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T5">О </text:span><text:span text:style-name="T6">проведении </text:span><text:span text:style-name="T7">внепланово</text:span><text:span text:style-name="T1">го </text:span><text:span text:style-name="T6">экспертно-аналитического мероприятия</text:span></text:p>
      <text:p text:style-name="P4">Основание: Распоряжение <text:span text:style-name="T5">контрольно-счетной палаты муниципального образования Курганинский район 15</text:span><text:span text:style-name="T8">.0</text:span><text:span text:style-name="T5">3</text:span><text:span text:style-name="T8">.</text:span><text:span text:style-name="T9">202</text:span><text:span text:style-name="T8">4</text:span><text:span text:style-name="T10"> </text:span>года № <text:span text:style-name="T5">18</text:span><text:span text:style-name="T8">-</text:span>РО.</text:p>
      <text:p text:style-name="P3"><text:span text:style-name="T11">В соответствии </text:span><text:span text:style-name="T12">с </text:span><text:span text:style-name="T13">п</text:span><text:span text:style-name="T14">оручением К</text:span><text:span text:style-name="T13">онтрольно-счетной палаты</text:span><text:span text:style-name="T14"> </text:span><text:span text:style-name="T13">Краснодарского края </text:span><text:span text:style-name="T14">от </text:span><text:span text:style-name="T15">05</text:span><text:span text:style-name="T14">.</text:span><text:span text:style-name="T15">03</text:span><text:span text:style-name="T14">.202</text:span><text:span text:style-name="T15">4</text:span><text:span text:style-name="T14"> года № 1031-07/07 «О направлении обращения»,</text:span><text:span text:style-name="T16"> </text:span><text:span text:style-name="T17">стать</text:span><text:span text:style-name="T16">и</text:span><text:span text:style-name="T17"> </text:span><text:span text:style-name="T16">9</text:span><text:span text:style-name="T17"> </text:span><text:span text:style-name="T16">Федерального закона </text:span><text:span text:style-name="T17">от 02.05.2006 № 59-ФЗ «О порядке рассмотрения обращений граждан Российской Федерации» </text:span><text:span text:style-name="T18">рассмотрены факты <text:s/></text:span><text:span text:style-name="T19">обращени</text:span><text:span text:style-name="T6">я</text:span><text:span text:style-name="T19"> гражданки </text:span><text:span text:style-name="T20">Го</text:span><text:span text:style-name="T19">ловатюк О.А по вопросу </text:span><text:span text:style-name="T15">неправомерного </text:span><text:span text:style-name="T19"><text:s/>расходования </text:span><text:span text:style-name="T20">бюджетных средств на </text:span><text:span text:style-name="T15">оп</text:span><text:span text:style-name="T20">лату </text:span><text:span text:style-name="T15">труда </text:span><text:span text:style-name="T20">сотрудников</text:span><text:span text:style-name="T19"> </text:span><text:span text:style-name="T15">м</text:span><text:span text:style-name="T19">униципального казенного учреждения к</text:span><text:span text:style-name="T21">ультуры «Темиргоевский культурн</text:span><text:span text:style-name="T19">о-досуговый центр», нарушения при </text:span><text:span text:style-name="T15">оформлении </text:span><text:span text:style-name="T19"><text:s/>стимулирующих выплат работникам муниципального казенного учреждения к</text:span><text:span text:style-name="T21">ультуры «Темиргоевский культурн</text:span><text:span text:style-name="T19">о-досуговый центр».</text:span></text:p>
      <text:p text:style-name="P2">Информация о результатах проверки направлена в адрес физического лица, от которого поступило обращение. <text:s/></text:p>
      <text:p text:style-name="P1"><text:span text:style-name="T1">Отчет </text:span>по результатам проверки <text:span text:style-name="T2">направлен </text:span><text:span text:style-name="T1">в </text:span><text:span text:style-name="T3">администрацию </text:span><text:span text:style-name="T1">Темиргоевского сельского поселения Курганинского района, </text:span><text:span text:style-name="T4">муниципальному казенному учреждению «Централизованная бухгалтерия администрации Темиргоевского сельского поселения Курганинского района»,</text:span><text:span text:style-name="T1"> муниципальному казенному учреждению культуры </text:span><text:span text:style-name="T3"><text:s/>«</text:span><text:span text:style-name="T1">Темиргоевский культурно досуговый центр»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1-17T14:11:46.375000000</meta:creation-date>
    <dc:date>2025-01-17T14:13:02.985000000</dc:date>
    <meta:editing-duration>PT1M16S</meta:editing-duration>
    <meta:editing-cycles>1</meta:editing-cycles>
    <meta:document-statistic meta:table-count="0" meta:image-count="0" meta:object-count="0" meta:page-count="1" meta:paragraph-count="5" meta:word-count="128" meta:character-count="1246" meta:non-whitespace-character-count="1117"/>
    <meta:generator>LibreOffice/7.3.4.2$Windows_X86_64 LibreOffice_project/728fec16bd5f605073805c3c9e7c4212a0120dc5</meta:generator>
  </office:meta>
</office:document-meta>
</file>